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Bezodstępów" style:master-page-name="MP0" style:family="paragraph">
      <style:paragraph-properties fo:break-before="page" fo:text-align="justify" fo:margin-left="-0.1041in" fo:margin-right="-0.0895in">
        <style:tab-stops/>
      </style:paragraph-properties>
      <style:text-properties style:font-name="Times New Roman" fo:font-style="italic" style:font-style-asian="italic" style:font-style-complex="italic"/>
    </style:style>
    <style:style style:name="P2" style:parent-style-name="Bezodstępów" style:family="paragraph">
      <style:paragraph-properties fo:text-align="center"/>
      <style:text-properties style:font-name="Times New Roman" fo:font-weight="bold" style:font-weight-asian="bold"/>
    </style:style>
    <style:style style:name="P3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4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5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6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7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</style:style>
    <style:style style:name="T8" style:parent-style-name="Domyślnaczcionkaakapitu" style:family="text">
      <style:text-properties style:font-name="Times New Roman" fo:font-size="11.5pt" style:font-size-asian="11.5pt" style:font-size-complex="11.5pt"/>
    </style:style>
    <style:style style:name="P9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10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11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</style:style>
    <style:style style:name="T12" style:parent-style-name="Domyślnaczcionkaakapitu" style:family="text">
      <style:text-properties style:font-name="Times New Roman" fo:font-size="11.5pt" style:font-size-asian="11.5pt" style:font-size-complex="11.5pt"/>
    </style:style>
    <style:style style:name="P13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14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15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16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17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18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19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20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21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22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23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24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25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26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27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28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29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30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31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32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33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34" style:parent-style-name="Bezodstępów" style:list-style-name="WWNum6" style:family="paragraph">
      <style:paragraph-properties fo:text-align="justify" fo:line-height="115%" fo:margin-left="0in" fo:text-indent="0in">
        <style:tab-stops>
          <style:tab-stop style:type="left" style:position="0.2527in"/>
        </style:tab-stops>
      </style:paragraph-properties>
      <style:text-properties style:font-name="Times New Roman" fo:color="#000000" fo:font-size="11.5pt" style:font-size-asian="11.5pt" style:font-size-complex="11.5pt"/>
    </style:style>
    <style:style style:name="P35" style:parent-style-name="Bezodstępów" style:family="paragraph">
      <style:paragraph-properties fo:text-align="justify" fo:line-height="115%">
        <style:tab-stops>
          <style:tab-stop style:type="left" style:position="0.2527in"/>
        </style:tab-stops>
      </style:paragraph-properties>
      <style:text-properties style:font-name="Times New Roman" fo:font-size="11.5pt" style:font-size-asian="11.5pt" style:font-size-complex="11.5pt"/>
    </style:style>
  </office:automatic-styles>
  <office:body>
    <office:text text:use-soft-page-breaks="true">
      <text:p text:style-name="P1">Załącznik nr 2: Jednostki organizacyjne Morskiego Oddziału Straży Granicznej (SUG):</text:p>
      <text:p text:style-name="P2"/>
      <text:list text:style-name="WWNum6">
        <text:list-item text:start-value="1">
          <text:p text:style-name="P3">Placówka Straży Granicznej w Krynicy Morskiej, przy ul. Wojska Polskiego 1;</text:p>
        </text:list-item>
        <text:list-item>
          <text:p text:style-name="P4">Punkt Obserwacyjny w m.<text:s/>Nowa Karczma /PSG w Krynicy Morskiej/;</text:p>
        </text:list-item>
        <text:list-item>
          <text:p text:style-name="P5">Punkt Obserwacyjny w m. Skowronki /PSG w Krynicy Morskiej/;</text:p>
        </text:list-item>
        <text:list-item>
          <text:p text:style-name="P6">Komenda Morskiego Oddziału Straży Granicznej w Gdańsku, przy ul. Oliwskiej 35;</text:p>
        </text:list-item>
        <text:list-item>
          <text:p text:style-name="P7"><text:span text:style-name="T8">Placówka Straży Granicznej w Gdańsku, przy ul. Kasztanowej 1;</text:span></text:p>
        </text:list-item>
        <text:list-item>
          <text:p text:style-name="P9">Kaszubski Dywizjon Straży Granicznej w Gdańsku Westerplatte, przy ul. Sucharskiego 80;</text:p>
        </text:list-item>
        <text:list-item>
          <text:p text:style-name="P10">Placówka Straży Granicznej w Gdyni, przy ul. Solidarności 1B;</text:p>
        </text:list-item>
        <text:list-item>
          <text:p text:style-name="P11"><text:span text:style-name="T12">Placówka Straży Granicznej we Władysławowie, przy ul. Morskiej 7;</text:span></text:p>
        </text:list-item>
        <text:list-item>
          <text:p text:style-name="P13">Punkt Obserwacyjny w m. Jastarnia /PSG we Władysławowie/;</text:p>
        </text:list-item>
        <text:list-item>
          <text:p text:style-name="P14">Punkt Obserwacyjny w m. Góra Szwedów /PSG we Władysławowie/;</text:p>
        </text:list-item>
        <text:list-item>
          <text:p text:style-name="P15">Punkt Obserwacyjny w m. Rozewie /PSG we Władysławowie/;</text:p>
        </text:list-item>
        <text:list-item>
          <text:p text:style-name="P16">Punkt Obserwacyjny w m. Białogóra /PSG we Władysławowie/;</text:p>
        </text:list-item>
        <text:list-item>
          <text:p text:style-name="P17">Grupa Zamiejscowa PSG Władysławowo z siedzibą w Łebie, przy ul. Jachtowej 6;</text:p>
        </text:list-item>
        <text:list-item>
          <text:p text:style-name="P18">Punkt Obserwacyjny w m. Czołpino /GZ w Łebie/;</text:p>
        </text:list-item>
        <text:list-item>
          <text:p text:style-name="P19">Punkt Obserwacyjny w m. Łeba /GZ w Łebie/;</text:p>
        </text:list-item>
        <text:list-item>
          <text:p text:style-name="P20">Placówka Straży Granicznej w Ustce, przy ul. Marynarki Polskiej 5;</text:p>
        </text:list-item>
        <text:list-item>
          <text:p text:style-name="P21">Punkt Obserwacyjny w m. Ustka, przy ul. Uroczysko 4 /PSG w Ustce/;</text:p>
        </text:list-item>
        <text:list-item>
          <text:p text:style-name="P22">Punkt Obserwacyjny w m. Jarosławiec /PSG w Ustce/;</text:p>
        </text:list-item>
        <text:list-item>
          <text:p text:style-name="P23">Grupa Zamiejscowa PSG Kołobrzeg z siedzibą w Darłowie, przy ul. Ojca D. Tynieckiego 33;</text:p>
        </text:list-item>
        <text:list-item>
          <text:p text:style-name="P24">Punkt Obserwacyjny w m. Gąski /GZ w Darłowie/;</text:p>
        </text:list-item>
        <text:list-item>
          <text:p text:style-name="P25">Punkt Obserwacyjny w m. Łazy /GZ w Darłowie/;</text:p>
        </text:list-item>
        <text:list-item>
          <text:p text:style-name="P26">Punkt Obserwacyjny w m. Darłówko /GZ w Darłowie/;</text:p>
        </text:list-item>
        <text:list-item>
          <text:p text:style-name="P27">Placówka Straży Granicznej w Kołobrzegu, przy ul. Sikorskiego 7;</text:p>
        </text:list-item>
        <text:list-item>
          <text:p text:style-name="P28">Punkt Obserwacyjny w m. Kołobrzeg /PSG w Kołobrzegu/;</text:p>
        </text:list-item>
        <text:list-item>
          <text:p text:style-name="P29">Grupa Zamiejscowa PSG Świnoujście z siedzibą w Rewalu, przy ul. Dworcowej 14;</text:p>
        </text:list-item>
        <text:list-item>
          <text:p text:style-name="P30">Punkt Obserwacyjny w m. Niechorze/ GZ w Rewalu/;</text:p>
        </text:list-item>
        <text:list-item>
          <text:p text:style-name="P31">Punkt Obserwacyjny w m. Mrzeżyno / GZ w Rewalu/;</text:p>
        </text:list-item>
        <text:list-item>
          <text:p text:style-name="P32">Punkt Obserwacyjny w m. Dziwnów /GZ w Rewalu/;</text:p>
        </text:list-item>
        <text:list-item>
          <text:p text:style-name="P33">Placówka Straży Granicznej w Świnoujściu, przy ul. Dworcowej 1;</text:p>
        </text:list-item>
        <text:list-item>
          <text:p text:style-name="P34">Pomorski Dywizjon Straży Granicznej w Świnoujściu, przy ul. Grodzkiej 4.</text:p>
        </text:list-item>
      </text:list>
      <text:p text:style-name="P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ekstdymka" style:display-name="Tekst dymka" style:family="paragraph" style:parent-style-name="Standard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Bezodstępów" style:display-name="Bez odstępów" style:family="paragraph">
      <style:paragraph-properties fo:widows="2" fo:orphans="2" fo:margin-bottom="0in" fo:line-height="100%"/>
      <style:text-properties style:font-name-asian="Times New Roman" style:font-name-complex="Times New Roman" fo:hyphenate="false"/>
    </style:style>
    <style:style style:name="NormalnyWeb" style:display-name="Normalny (Web)" style:family="paragraph" style:parent-style-name="Standard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TekstdymkaZnak" style:display-name="Tekst dymka Znak" style:family="text" style:parent-style-name="Domyślnaczcionkaakapitu">
      <style:text-properties style:font-name="Tahoma" style:font-name-complex="Tahoma" fo:font-size="8pt" style:font-size-asian="8pt" style:font-size-complex="8pt"/>
    </style:style>
    <style:style style:name="Internetlink" style:display-name="Internet link" style:family="text" style:parent-style-name="Domyślnaczcionkaakapitu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size="10pt" style:font-size-asian="10pt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2LVL1" style:family="text">
      <style:text-properties fo:font-size="10pt" style:font-size-asian="10pt"/>
    </style:style>
    <style:style style:name="WW_CharLFO2LVL2" style:family="text">
      <style:text-properties fo:font-size="10pt" style:font-size-asian="10pt"/>
    </style:style>
    <style:style style:name="WW_CharLFO2LVL3" style:family="text">
      <style:text-properties fo:font-size="10pt" style:font-size-asian="10pt"/>
    </style:style>
    <style:style style:name="WW_CharLFO2LVL4" style:family="text">
      <style:text-properties fo:font-size="10pt" style:font-size-asian="10pt"/>
    </style:style>
    <style:style style:name="WW_CharLFO2LVL5" style:family="text">
      <style:text-properties fo:font-size="10pt" style:font-size-asian="10pt"/>
    </style:style>
    <style:style style:name="WW_CharLFO2LVL6" style:family="text">
      <style:text-properties fo:font-size="10pt" style:font-size-asian="10pt"/>
    </style:style>
    <style:style style:name="WW_CharLFO2LVL7" style:family="text">
      <style:text-properties fo:font-size="10pt" style:font-size-asian="10pt"/>
    </style:style>
    <style:style style:name="WW_CharLFO2LVL8" style:family="text">
      <style:text-properties fo:font-size="10pt" style:font-size-asian="10pt"/>
    </style:style>
    <style:style style:name="WW_CharLFO2LVL9" style:family="text">
      <style:text-properties fo:font-size="10pt" style:font-size-asian="10pt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3" style:display-name="WWNum3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4LVL1" style:family="text">
      <style:text-properties fo:font-size="10pt" style:font-size-asian="10pt"/>
    </style:style>
    <style:style style:name="WW_CharLFO4LVL2" style:family="text">
      <style:text-properties fo:font-size="10pt" style:font-size-asian="10pt"/>
    </style:style>
    <style:style style:name="WW_CharLFO4LVL3" style:family="text">
      <style:text-properties fo:font-size="10pt" style:font-size-asian="10pt"/>
    </style:style>
    <style:style style:name="WW_CharLFO4LVL4" style:family="text">
      <style:text-properties fo:font-size="10pt" style:font-size-asian="10pt"/>
    </style:style>
    <style:style style:name="WW_CharLFO4LVL5" style:family="text">
      <style:text-properties fo:font-size="10pt" style:font-size-asian="10pt"/>
    </style:style>
    <style:style style:name="WW_CharLFO4LVL6" style:family="text">
      <style:text-properties fo:font-size="10pt" style:font-size-asian="10pt"/>
    </style:style>
    <style:style style:name="WW_CharLFO4LVL7" style:family="text">
      <style:text-properties fo:font-size="10pt" style:font-size-asian="10pt"/>
    </style:style>
    <style:style style:name="WW_CharLFO4LVL8" style:family="text">
      <style:text-properties fo:font-size="10pt" style:font-size-asian="10pt"/>
    </style:style>
    <style:style style:name="WW_CharLFO4LVL9" style:family="text">
      <style:text-properties fo:font-size="10pt" style:font-size-asian="10pt"/>
    </style:style>
    <text:list-style style:name="WWNum4" style:display-name="WWNum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5LVL1" style:family="text">
      <style:text-properties fo:font-size="10pt" style:font-size-asian="10pt"/>
    </style:style>
    <style:style style:name="WW_CharLFO5LVL2" style:family="text">
      <style:text-properties fo:font-size="10pt" style:font-size-asian="10pt"/>
    </style:style>
    <style:style style:name="WW_CharLFO5LVL3" style:family="text">
      <style:text-properties fo:font-size="10pt" style:font-size-asian="10pt"/>
    </style:style>
    <style:style style:name="WW_CharLFO5LVL4" style:family="text">
      <style:text-properties fo:font-size="10pt" style:font-size-asian="10pt"/>
    </style:style>
    <style:style style:name="WW_CharLFO5LVL5" style:family="text">
      <style:text-properties fo:font-size="10pt" style:font-size-asian="10pt"/>
    </style:style>
    <style:style style:name="WW_CharLFO5LVL6" style:family="text">
      <style:text-properties fo:font-size="10pt" style:font-size-asian="10pt"/>
    </style:style>
    <style:style style:name="WW_CharLFO5LVL7" style:family="text">
      <style:text-properties fo:font-size="10pt" style:font-size-asian="10pt"/>
    </style:style>
    <style:style style:name="WW_CharLFO5LVL8" style:family="text">
      <style:text-properties fo:font-size="10pt" style:font-size-asian="10pt"/>
    </style:style>
    <style:style style:name="WW_CharLFO5LVL9" style:family="text">
      <style:text-properties fo:font-size="10pt" style:font-size-asian="10pt"/>
    </style:style>
    <text:list-style style:name="WWNum5" style:display-name="WWNum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7" style:display-name="WWNum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ta Szymańska</meta:initial-creator>
    <dc:creator>Grzesik Marcin</dc:creator>
    <meta:creation-date>2026-08-10T14:00:00Z</meta:creation-date>
    <dc:date>2026-08-10T14:00:00Z</dc:date>
    <meta:print-date>2013-04-16T09:01:00Z</meta:print-date>
    <meta:template xlink:href="Normal" xlink:type="simple"/>
    <meta:editing-cycles>2</meta:editing-cycles>
    <meta:editing-duration>PT60S</meta:editing-duration>
    <meta:user-defined meta:name="AppVersion">12.0000</meta:user-defined>
    <meta:user-defined meta:name="Company">STRAŻ GRANICZNA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76" meta:character-count="1933" meta:row-count="13" meta:non-whitespace-character-count="1660"/>
  </office:meta>
</office:document-meta>
</file>